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Arial2" svg:font-family="Arial, Helvetica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fo:language="el" fo:country="GR" fo:font-weight="normal" officeooo:rsid="001fbb7c" officeooo:paragraph-rsid="0007477d" style:font-weight-asian="normal" style:font-weight-complex="normal"/>
    </style:style>
    <style:style style:name="P2" style:family="paragraph" style:parent-style-name="Standard">
      <style:paragraph-properties fo:text-align="start" style:justify-single-word="false"/>
      <style:text-properties fo:language="el" fo:country="GR" fo:font-weight="normal" officeooo:rsid="001fbb7c" officeooo:paragraph-rsid="0007477d" style:font-weight-asian="normal" style:font-weight-complex="normal"/>
    </style:style>
    <style:style style:name="P3" style:family="paragraph" style:parent-style-name="Standard">
      <style:paragraph-properties fo:text-align="justify" style:justify-single-word="false"/>
      <style:text-properties fo:language="el" fo:country="GR" fo:font-weight="normal" officeooo:rsid="00203970" officeooo:paragraph-rsid="0007477d" style:font-weight-asian="normal" style:font-weight-complex="normal"/>
    </style:style>
    <style:style style:name="P4" style:family="paragraph" style:parent-style-name="Standard">
      <style:paragraph-properties fo:text-align="start" style:justify-single-word="false"/>
      <style:text-properties fo:language="el" fo:country="GR" fo:font-weight="normal" officeooo:rsid="0067cace" officeooo:paragraph-rsid="0007477d" style:font-weight-asian="normal" style:font-weight-complex="normal"/>
    </style:style>
    <style:style style:name="P5" style:family="paragraph" style:parent-style-name="Standard">
      <style:paragraph-properties fo:text-align="justify" style:justify-single-word="false"/>
      <style:text-properties fo:language="el" fo:country="GR" fo:font-weight="normal" officeooo:rsid="00671ac2" officeooo:paragraph-rsid="0007477d" style:font-weight-asian="normal" style:font-weight-complex="normal"/>
    </style:style>
    <style:style style:name="P6" style:family="paragraph" style:parent-style-name="Standard">
      <style:paragraph-properties fo:text-align="justify" style:justify-single-word="false"/>
      <style:text-properties fo:language="el" fo:country="GR" fo:font-weight="normal" officeooo:rsid="0011984f" officeooo:paragraph-rsid="0007477d" style:font-weight-asian="normal" style:font-weight-complex="normal"/>
    </style:style>
    <style:style style:name="P7" style:family="paragraph" style:parent-style-name="Standard">
      <style:paragraph-properties fo:text-align="justify" style:justify-single-word="false"/>
      <style:text-properties fo:language="el" fo:country="GR" fo:font-weight="normal" officeooo:rsid="001896bd" officeooo:paragraph-rsid="0007477d" style:font-weight-asian="normal" style:font-weight-complex="normal"/>
    </style:style>
    <style:style style:name="P8" style:family="paragraph" style:parent-style-name="Standard">
      <style:paragraph-properties fo:text-align="justify" style:justify-single-word="false"/>
      <style:text-properties fo:language="el" fo:country="GR" fo:font-weight="normal" officeooo:rsid="00154e81" officeooo:paragraph-rsid="0007477d" style:font-weight-asian="normal" style:font-weight-complex="normal"/>
    </style:style>
    <style:style style:name="P9" style:family="paragraph" style:parent-style-name="Standard">
      <style:paragraph-properties fo:text-align="justify" style:justify-single-word="false"/>
      <style:text-properties fo:language="el" fo:country="GR" fo:font-weight="normal" officeooo:rsid="0016eba4" officeooo:paragraph-rsid="0007477d" style:font-weight-asian="normal" style:font-weight-complex="normal"/>
    </style:style>
    <style:style style:name="P10" style:family="paragraph" style:parent-style-name="Standard">
      <style:paragraph-properties fo:text-align="justify" style:justify-single-word="false"/>
      <style:text-properties fo:language="el" fo:country="GR" fo:font-weight="normal" officeooo:rsid="0039874c" officeooo:paragraph-rsid="0007477d" style:font-weight-asian="normal" style:font-weight-complex="normal"/>
    </style:style>
    <style:style style:name="P11" style:family="paragraph" style:parent-style-name="Standard">
      <style:paragraph-properties fo:text-align="start" style:justify-single-word="false"/>
      <style:text-properties fo:language="el" fo:country="GR" fo:font-weight="normal" officeooo:rsid="0007477d" officeooo:paragraph-rsid="0007477d" style:font-weight-asian="normal" style:font-weight-complex="normal"/>
    </style:style>
    <style:style style:name="P12" style:family="paragraph" style:parent-style-name="Standard">
      <style:paragraph-properties fo:text-align="center" style:justify-single-word="false"/>
      <style:text-properties fo:language="el" fo:country="GR" fo:font-weight="normal" officeooo:rsid="000918b5" officeooo:paragraph-rsid="000918b5" style:font-weight-asian="normal" style:font-weight-complex="normal"/>
    </style:style>
    <style:style style:name="P13" style:family="paragraph" style:parent-style-name="Standard">
      <style:paragraph-properties fo:text-align="center" style:justify-single-word="false"/>
      <style:text-properties fo:language="el" fo:country="GR" officeooo:rsid="001fbb7c" officeooo:paragraph-rsid="0007477d"/>
    </style:style>
    <style:style style:name="P14" style:family="paragraph" style:parent-style-name="Standard">
      <style:paragraph-properties fo:text-align="center" style:justify-single-word="false"/>
      <style:text-properties fo:language="el" fo:country="GR" officeooo:rsid="001fbb7c" officeooo:paragraph-rsid="000918b5"/>
    </style:style>
    <style:style style:name="P15" style:family="paragraph" style:parent-style-name="Standard">
      <style:paragraph-properties fo:text-align="center" style:justify-single-word="false"/>
      <style:text-properties fo:language="el" fo:country="GR" fo:font-style="italic" fo:font-weight="normal" officeooo:rsid="001fbb7c" officeooo:paragraph-rsid="0007477d" style:font-style-asian="italic" style:font-weight-asian="normal" style:font-style-complex="italic" style:font-weight-complex="normal"/>
    </style:style>
    <style:style style:name="P16" style:family="paragraph" style:parent-style-name="Standard">
      <style:paragraph-properties fo:text-align="justify" style:justify-single-word="false"/>
      <style:text-properties fo:language="el" fo:country="GR" fo:font-style="italic" fo:font-weight="normal" officeooo:rsid="00671ac2" officeooo:paragraph-rsid="0007477d" style:font-style-asian="italic" style:font-weight-asian="normal" style:font-style-complex="italic" style:font-weight-complex="normal"/>
    </style:style>
    <style:style style:name="P17" style:family="paragraph" style:parent-style-name="Standard">
      <style:paragraph-properties fo:text-align="justify" style:justify-single-word="false"/>
      <style:text-properties fo:language="el" fo:country="GR" fo:font-style="italic" fo:font-weight="normal" officeooo:rsid="00177ccb" officeooo:paragraph-rsid="0007477d" style:font-style-asian="italic" style:font-weight-asian="normal" style:font-style-complex="italic" style:font-weight-complex="normal"/>
    </style:style>
    <style:style style:name="P18" style:family="paragraph" style:parent-style-name="Standard">
      <style:paragraph-properties fo:text-align="justify" style:justify-single-word="false"/>
      <style:text-properties fo:language="el" fo:country="GR" fo:font-style="italic" fo:font-weight="bold" officeooo:rsid="00671ac2" officeooo:paragraph-rsid="0007477d" style:font-style-asian="italic" style:font-weight-asian="bold" style:font-style-complex="italic" style:font-weight-complex="bold"/>
    </style:style>
    <style:style style:name="P19" style:family="paragraph" style:parent-style-name="Standard">
      <style:paragraph-properties fo:text-align="justify" style:justify-single-word="false"/>
      <style:text-properties fo:language="el" fo:country="GR" fo:font-style="italic" fo:font-weight="bold" officeooo:rsid="0062c89c" officeooo:paragraph-rsid="0007477d" style:font-style-asian="italic" style:font-weight-asian="bold" style:font-style-complex="italic" style:font-weight-complex="bold"/>
    </style:style>
    <style:style style:name="P20" style:family="paragraph" style:parent-style-name="Standard">
      <style:paragraph-properties fo:text-align="justify" style:justify-single-word="false"/>
      <style:text-properties fo:language="el" fo:country="GR" fo:font-style="italic" fo:font-weight="bold" officeooo:rsid="0064efd6" officeooo:paragraph-rsid="0007477d" style:font-style-asian="italic" style:font-weight-asian="bold" style:font-style-complex="italic" style:font-weight-complex="bold"/>
    </style:style>
    <style:style style:name="P21" style:family="paragraph" style:parent-style-name="Standard">
      <style:paragraph-properties fo:text-align="justify" style:justify-single-word="false"/>
      <style:text-properties fo:language="el" fo:country="GR" style:text-underline-style="none" fo:font-weight="normal" officeooo:rsid="001fbb7c" officeooo:paragraph-rsid="0007477d" style:font-weight-asian="normal" style:font-weight-complex="normal"/>
    </style:style>
    <style:style style:name="P22" style:family="paragraph" style:parent-style-name="Standard">
      <style:paragraph-properties fo:text-align="justify" style:justify-single-word="false"/>
      <style:text-properties fo:language="el" fo:country="GR" style:text-underline-style="none" fo:font-weight="normal" officeooo:rsid="005fbd95" officeooo:paragraph-rsid="0007477d" style:font-weight-asian="normal" style:font-weight-complex="normal"/>
    </style:style>
    <style:style style:name="P23" style:family="paragraph" style:parent-style-name="Standard">
      <style:paragraph-properties fo:text-align="justify" style:justify-single-word="false"/>
      <style:text-properties fo:language="el" fo:country="GR" style:text-underline-style="none" fo:font-weight="normal" officeooo:rsid="0067cace" officeooo:paragraph-rsid="0007477d" style:font-weight-asian="normal" style:font-weight-complex="normal"/>
    </style:style>
    <style:style style:name="P24" style:family="paragraph" style:parent-style-name="Standard">
      <style:paragraph-properties fo:text-align="justify" style:justify-single-word="false"/>
      <style:text-properties fo:language="el" fo:country="GR" style:text-underline-style="none" fo:font-weight="bold" officeooo:rsid="0067cace" officeooo:paragraph-rsid="0007477d" style:font-weight-asian="bold" style:font-weight-complex="bold"/>
    </style:style>
    <style:style style:name="P25" style:family="paragraph" style:parent-style-name="Standard">
      <style:paragraph-properties fo:text-align="center" style:justify-single-word="false"/>
      <style:text-properties fo:language="el" fo:country="GR" fo:font-weight="bold" officeooo:rsid="001fbb7c" officeooo:paragraph-rsid="000918b5" style:font-weight-asian="bold" style:font-weight-complex="bold"/>
    </style:style>
    <style:style style:name="P26" style:family="paragraph" style:parent-style-name="Standard">
      <style:paragraph-properties fo:text-align="start" style:justify-single-word="false"/>
      <style:text-properties fo:language="ru" fo:country="RU" fo:font-weight="normal" officeooo:rsid="000d9852" officeooo:paragraph-rsid="0007477d" style:font-weight-asian="normal" style:font-weight-complex="normal"/>
    </style:style>
    <style:style style:name="P27" style:family="paragraph" style:parent-style-name="Standard">
      <style:paragraph-properties fo:text-align="justify" style:justify-single-word="false"/>
      <style:text-properties fo:language="ru" fo:country="RU" fo:font-weight="normal" officeooo:rsid="005c265f" officeooo:paragraph-rsid="0007477d" style:font-weight-asian="normal" style:font-weight-complex="normal"/>
    </style:style>
    <style:style style:name="P28" style:family="paragraph" style:parent-style-name="Standard">
      <style:paragraph-properties fo:text-align="justify" style:justify-single-word="false"/>
      <style:text-properties fo:language="ru" fo:country="RU" fo:font-weight="normal" officeooo:rsid="0022f6cc" officeooo:paragraph-rsid="0007477d" style:font-weight-asian="normal" style:font-weight-complex="normal"/>
    </style:style>
    <style:style style:name="P29" style:family="paragraph" style:parent-style-name="Standard">
      <style:paragraph-properties fo:text-align="justify" style:justify-single-word="false"/>
      <style:text-properties fo:language="ru" fo:country="RU" fo:font-weight="normal" officeooo:rsid="00154e81" officeooo:paragraph-rsid="0007477d" style:font-weight-asian="normal" style:font-weight-complex="normal"/>
    </style:style>
    <style:style style:name="P30" style:family="paragraph" style:parent-style-name="Standard">
      <style:paragraph-properties fo:text-align="justify" style:justify-single-word="false"/>
      <style:text-properties fo:language="ru" fo:country="RU" fo:font-weight="normal" officeooo:rsid="00167f33" officeooo:paragraph-rsid="0007477d" style:font-weight-asian="normal" style:font-weight-complex="normal"/>
    </style:style>
    <style:style style:name="P31" style:family="paragraph" style:parent-style-name="Standard">
      <style:paragraph-properties fo:text-align="justify" style:justify-single-word="false"/>
      <style:text-properties fo:language="ru" fo:country="RU" style:text-underline-style="none" fo:font-weight="normal" officeooo:rsid="0022f6cc" officeooo:paragraph-rsid="0007477d" style:font-weight-asian="normal" style:font-weight-complex="normal"/>
    </style:style>
    <style:style style:name="P32" style:family="paragraph" style:parent-style-name="Standard">
      <style:paragraph-properties fo:text-align="justify" style:justify-single-word="false"/>
      <style:text-properties fo:language="ru" fo:country="RU" fo:font-weight="bold" officeooo:rsid="00671ac2" officeooo:paragraph-rsid="0007477d" style:font-weight-asian="bold" style:font-weight-complex="bold"/>
    </style:style>
    <style:style style:name="P33" style:family="paragraph" style:parent-style-name="Standard">
      <style:paragraph-properties fo:text-align="justify" style:justify-single-word="false"/>
      <style:text-properties fo:language="ru" fo:country="RU" fo:font-weight="bold" officeooo:rsid="0067cace" officeooo:paragraph-rsid="0007477d" style:font-weight-asian="bold" style:font-weight-complex="bold"/>
    </style:style>
    <style:style style:name="P34" style:family="paragraph" style:parent-style-name="Standard">
      <style:text-properties fo:language="ru" fo:country="RU" fo:font-weight="bold" officeooo:rsid="0067cace" officeooo:paragraph-rsid="0007477d" style:font-weight-asian="bold" style:font-weight-complex="bold"/>
    </style:style>
    <style:style style:name="P35" style:family="paragraph" style:parent-style-name="Standard">
      <style:paragraph-properties fo:text-align="justify" style:justify-single-word="false"/>
      <style:text-properties fo:language="ru" fo:country="RU" fo:font-style="italic" fo:font-weight="bold" officeooo:rsid="0067cace" officeooo:paragraph-rsid="0007477d" style:font-style-asian="italic" style:font-weight-asian="bold" style:font-style-complex="italic" style:font-weight-complex="bold"/>
    </style:style>
    <style:style style:name="P36" style:family="paragraph" style:parent-style-name="Standard">
      <style:paragraph-properties fo:text-align="start" style:justify-single-word="false"/>
      <style:text-properties officeooo:paragraph-rsid="0007477d"/>
    </style:style>
    <style:style style:name="P37" style:family="paragraph" style:parent-style-name="Standard">
      <style:paragraph-properties fo:text-align="center" style:justify-single-word="false"/>
      <style:text-properties fo:language="el" fo:country="GR" fo:font-weight="bold" officeooo:rsid="000918b5" officeooo:paragraph-rsid="000918b5" style:font-weight-asian="bold" style:font-weight-complex="bold"/>
    </style:style>
    <style:style style:name="P38" style:family="paragraph" style:parent-style-name="Standard">
      <style:paragraph-properties fo:text-align="center" style:justify-single-word="false"/>
      <style:text-properties fo:language="el" fo:country="GR" officeooo:rsid="001fbb7c" officeooo:paragraph-rsid="000918b5"/>
    </style:style>
    <style:style style:name="T1" style:family="text">
      <style:text-properties fo:language="en" fo:country="US"/>
    </style:style>
    <style:style style:name="T2" style:family="text">
      <style:text-properties fo:language="en" fo:country="US" officeooo:rsid="0054ae9e"/>
    </style:style>
    <style:style style:name="T3" style:family="text">
      <style:text-properties fo:language="en" fo:country="US" style:text-underline-style="none" officeooo:rsid="0011984f"/>
    </style:style>
    <style:style style:name="T4" style:family="text">
      <style:text-properties fo:language="en" fo:country="US" style:text-underline-style="none" officeooo:rsid="000e7824"/>
    </style:style>
    <style:style style:name="T5" style:family="text">
      <style:text-properties fo:language="en" fo:country="US" style:text-underline-style="none" fo:font-weight="bold" officeooo:rsid="0007477d" style:font-weight-asian="bold" style:font-weight-complex="bold"/>
    </style:style>
    <style:style style:name="T6" style:family="text">
      <style:text-properties fo:language="en" fo:country="US" officeooo:rsid="0011984f"/>
    </style:style>
    <style:style style:name="T7" style:family="text">
      <style:text-properties fo:language="en" fo:country="US" officeooo:rsid="0007477d"/>
    </style:style>
    <style:style style:name="T8" style:family="text">
      <style:text-properties fo:language="en" fo:country="US" fo:font-weight="bold" officeooo:rsid="0007477d" style:font-weight-asian="bold" style:font-weight-complex="bold"/>
    </style:style>
    <style:style style:name="T9" style:family="text">
      <style:text-properties officeooo:rsid="00400760"/>
    </style:style>
    <style:style style:name="T10" style:family="text">
      <style:text-properties officeooo:rsid="00444371"/>
    </style:style>
    <style:style style:name="T11" style:family="text">
      <style:text-properties officeooo:rsid="001896bd"/>
    </style:style>
    <style:style style:name="T12" style:family="text">
      <style:text-properties fo:language="ru" fo:country="RU"/>
    </style:style>
    <style:style style:name="T13" style:family="text">
      <style:text-properties fo:language="ru" fo:country="RU" officeooo:rsid="00400760"/>
    </style:style>
    <style:style style:name="T14" style:family="text">
      <style:text-properties fo:language="ru" fo:country="RU" officeooo:rsid="005a9afb"/>
    </style:style>
    <style:style style:name="T15" style:family="text">
      <style:text-properties fo:language="ru" fo:country="RU" fo:font-weight="bold" style:font-weight-asian="bold" style:font-weight-complex="bold"/>
    </style:style>
    <style:style style:name="T16" style:family="text">
      <style:text-properties fo:language="ru" fo:country="RU" fo:font-weight="bold" officeooo:rsid="005a9afb" style:font-weight-asian="bold" style:font-weight-complex="bold"/>
    </style:style>
    <style:style style:name="T17" style:family="text">
      <style:text-properties fo:language="ru" fo:country="RU" fo:font-weight="bold" officeooo:rsid="005cb869" style:font-weight-asian="bold" style:font-weight-complex="bold"/>
    </style:style>
    <style:style style:name="T18" style:family="text">
      <style:text-properties fo:language="ru" fo:country="RU" fo:font-weight="bold" officeooo:rsid="0027b4a3" style:font-weight-asian="bold" style:font-weight-complex="bold"/>
    </style:style>
    <style:style style:name="T19" style:family="text">
      <style:text-properties fo:language="ru" fo:country="RU" fo:font-weight="bold" officeooo:rsid="001c5d64" style:font-weight-asian="bold" style:font-weight-complex="bold"/>
    </style:style>
    <style:style style:name="T20" style:family="text">
      <style:text-properties fo:language="ru" fo:country="RU" fo:font-weight="bold" officeooo:rsid="005b1133" style:font-weight-asian="bold" style:font-weight-complex="bold"/>
    </style:style>
    <style:style style:name="T21" style:family="text">
      <style:text-properties fo:language="ru" fo:country="RU" fo:font-weight="bold" officeooo:rsid="005c265f" style:font-weight-asian="bold" style:font-weight-complex="bold"/>
    </style:style>
    <style:style style:name="T22" style:family="text">
      <style:text-properties fo:language="ru" fo:country="RU" officeooo:rsid="005cb869"/>
    </style:style>
    <style:style style:name="T23" style:family="text">
      <style:text-properties fo:language="ru" fo:country="RU" fo:font-style="italic" officeooo:rsid="005cb869" style:font-style-asian="italic" style:font-style-complex="italic"/>
    </style:style>
    <style:style style:name="T24" style:family="text">
      <style:text-properties fo:language="ru" fo:country="RU" fo:font-style="italic" officeooo:rsid="005f112a" style:font-style-asian="italic" style:font-style-complex="italic"/>
    </style:style>
    <style:style style:name="T25" style:family="text">
      <style:text-properties fo:language="ru" fo:country="RU" fo:font-style="italic" officeooo:rsid="005fbd95" style:font-style-asian="italic" style:font-style-complex="italic"/>
    </style:style>
    <style:style style:name="T26" style:family="text">
      <style:text-properties fo:language="ru" fo:country="RU" fo:font-style="italic" officeooo:rsid="00619791" style:font-style-asian="italic" style:font-style-complex="italic"/>
    </style:style>
    <style:style style:name="T27" style:family="text">
      <style:text-properties fo:language="ru" fo:country="RU" fo:font-style="italic" officeooo:rsid="0029302f" style:font-style-asian="italic" style:font-style-complex="italic"/>
    </style:style>
    <style:style style:name="T28" style:family="text">
      <style:text-properties fo:language="ru" fo:country="RU" fo:font-style="italic" officeooo:rsid="0016eba4" style:font-style-asian="italic" style:font-style-complex="italic"/>
    </style:style>
    <style:style style:name="T29" style:family="text">
      <style:text-properties fo:language="ru" fo:country="RU" fo:font-style="italic" officeooo:rsid="003eff9f" style:font-style-asian="italic" style:font-style-complex="italic"/>
    </style:style>
    <style:style style:name="T30" style:family="text">
      <style:text-properties fo:language="ru" fo:country="RU" fo:font-style="italic" officeooo:rsid="00203970" style:font-style-asian="italic" style:font-style-complex="italic"/>
    </style:style>
    <style:style style:name="T31" style:family="text">
      <style:text-properties fo:language="ru" fo:country="RU" fo:font-style="italic" officeooo:rsid="005b1133" style:font-style-asian="italic" style:font-style-complex="italic"/>
    </style:style>
    <style:style style:name="T32" style:family="text">
      <style:text-properties fo:language="ru" fo:country="RU" fo:font-style="italic" officeooo:rsid="0011984f" fo:background-color="transparent" loext:char-shading-value="0" style:font-style-asian="italic" style:font-style-complex="italic"/>
    </style:style>
    <style:style style:name="T33" style:family="text">
      <style:text-properties fo:language="ru" fo:country="RU" fo:font-style="italic" officeooo:rsid="0013be85" fo:background-color="transparent" loext:char-shading-value="0" style:font-style-asian="italic" style:font-style-complex="italic"/>
    </style:style>
    <style:style style:name="T34" style:family="text">
      <style:text-properties fo:language="ru" fo:country="RU" fo:font-style="italic" officeooo:rsid="00255522" fo:background-color="transparent" loext:char-shading-value="0" style:font-style-asian="italic" style:font-style-complex="italic"/>
    </style:style>
    <style:style style:name="T35" style:family="text">
      <style:text-properties fo:language="ru" fo:country="RU" fo:font-style="italic" officeooo:rsid="00153ade" fo:background-color="transparent" loext:char-shading-value="0" style:font-style-asian="italic" style:font-style-complex="italic"/>
    </style:style>
    <style:style style:name="T36" style:family="text">
      <style:text-properties fo:language="ru" fo:country="RU" fo:font-style="italic" officeooo:rsid="00154e81" fo:background-color="transparent" loext:char-shading-value="0" style:font-style-asian="italic" style:font-style-complex="italic"/>
    </style:style>
    <style:style style:name="T37" style:family="text">
      <style:text-properties fo:language="ru" fo:country="RU" fo:font-style="italic" officeooo:rsid="0027468f" fo:background-color="transparent" loext:char-shading-value="0" style:font-style-asian="italic" style:font-style-complex="italic"/>
    </style:style>
    <style:style style:name="T38" style:family="text">
      <style:text-properties fo:language="ru" fo:country="RU" officeooo:rsid="0022f6cc"/>
    </style:style>
    <style:style style:name="T39" style:family="text">
      <style:text-properties fo:language="ru" fo:country="RU" officeooo:rsid="005fbd95"/>
    </style:style>
    <style:style style:name="T40" style:family="text">
      <style:text-properties fo:language="ru" fo:country="RU" officeooo:rsid="00619791"/>
    </style:style>
    <style:style style:name="T41" style:family="text">
      <style:text-properties fo:language="ru" fo:country="RU" officeooo:rsid="0027b4a3"/>
    </style:style>
    <style:style style:name="T42" style:family="text">
      <style:text-properties fo:language="ru" fo:country="RU" officeooo:rsid="002a828b"/>
    </style:style>
    <style:style style:name="T43" style:family="text">
      <style:text-properties fo:language="ru" fo:country="RU" style:text-underline-style="none" fo:font-weight="bold" officeooo:rsid="001b303e" style:font-weight-asian="bold" style:font-weight-complex="bold"/>
    </style:style>
    <style:style style:name="T44" style:family="text">
      <style:text-properties fo:language="ru" fo:country="RU" style:text-underline-style="none" fo:font-weight="bold" officeooo:rsid="00693d0b" style:font-weight-asian="bold" style:font-weight-complex="bold"/>
    </style:style>
    <style:style style:name="T45" style:family="text">
      <style:text-properties fo:language="ru" fo:country="RU" style:text-underline-style="none" fo:font-weight="bold" officeooo:rsid="001c5d64" style:font-weight-asian="bold" style:font-weight-complex="bold"/>
    </style:style>
    <style:style style:name="T46" style:family="text">
      <style:text-properties fo:language="ru" fo:country="RU" style:text-underline-style="none" fo:font-weight="bold" officeooo:rsid="000e7824" style:font-weight-asian="bold" style:font-weight-complex="bold"/>
    </style:style>
    <style:style style:name="T47" style:family="text">
      <style:text-properties fo:language="ru" fo:country="RU" style:text-underline-style="none" fo:font-weight="bold" officeooo:rsid="006aee84" style:font-weight-asian="bold" style:font-weight-complex="bold"/>
    </style:style>
    <style:style style:name="T48" style:family="text">
      <style:text-properties fo:language="ru" fo:country="RU" style:text-underline-style="none" officeooo:rsid="001b303e"/>
    </style:style>
    <style:style style:name="T49" style:family="text">
      <style:text-properties fo:language="ru" fo:country="RU" style:text-underline-style="none" officeooo:rsid="000d9852"/>
    </style:style>
    <style:style style:name="T50" style:family="text">
      <style:text-properties fo:language="ru" fo:country="RU" style:text-underline-style="none" officeooo:rsid="006aee84"/>
    </style:style>
    <style:style style:name="T51" style:family="text">
      <style:text-properties fo:language="ru" fo:country="RU" style:text-underline-style="none" officeooo:rsid="000e7824"/>
    </style:style>
    <style:style style:name="T52" style:family="text">
      <style:text-properties fo:language="ru" fo:country="RU" style:text-underline-style="none" fo:font-weight="normal" officeooo:rsid="001b303e" style:font-weight-asian="normal" style:font-weight-complex="normal"/>
    </style:style>
    <style:style style:name="T53" style:family="text">
      <style:text-properties fo:language="ru" fo:country="RU" style:text-underline-style="none" officeooo:rsid="00693d0b"/>
    </style:style>
    <style:style style:name="T54" style:family="text">
      <style:text-properties fo:language="ru" fo:country="RU" style:text-underline-style="none" officeooo:rsid="001c5d64"/>
    </style:style>
    <style:style style:name="T55" style:family="text">
      <style:text-properties fo:language="ru" fo:country="RU" officeooo:rsid="001b303e"/>
    </style:style>
    <style:style style:name="T56" style:family="text">
      <style:text-properties fo:language="ru" fo:country="RU" officeooo:rsid="00255522"/>
    </style:style>
    <style:style style:name="T57" style:family="text">
      <style:text-properties fo:language="ru" fo:country="RU" officeooo:rsid="00255522" fo:background-color="transparent" loext:char-shading-value="0"/>
    </style:style>
    <style:style style:name="T58" style:family="text">
      <style:text-properties fo:language="ru" fo:country="RU" officeooo:rsid="003d8724" fo:background-color="transparent" loext:char-shading-value="0"/>
    </style:style>
    <style:style style:name="T59" style:family="text">
      <style:text-properties fo:language="ru" fo:country="RU" officeooo:rsid="0013be85" fo:background-color="transparent" loext:char-shading-value="0"/>
    </style:style>
    <style:style style:name="T60" style:family="text">
      <style:text-properties fo:language="ru" fo:country="RU" officeooo:rsid="0011984f" fo:background-color="transparent" loext:char-shading-value="0"/>
    </style:style>
    <style:style style:name="T61" style:family="text">
      <style:text-properties fo:language="ru" fo:country="RU" officeooo:rsid="0027468f" fo:background-color="transparent" loext:char-shading-value="0"/>
    </style:style>
    <style:style style:name="T62" style:family="text">
      <style:text-properties fo:language="ru" fo:country="RU" officeooo:rsid="00154e81" fo:background-color="transparent" loext:char-shading-value="0"/>
    </style:style>
    <style:style style:name="T63" style:family="text">
      <style:text-properties fo:language="ru" fo:country="RU" officeooo:rsid="002a828b" fo:background-color="transparent" loext:char-shading-value="0"/>
    </style:style>
    <style:style style:name="T64" style:family="text">
      <style:text-properties fo:language="ru" fo:country="RU" officeooo:rsid="0027b4a3" fo:background-color="transparent" loext:char-shading-value="0"/>
    </style:style>
    <style:style style:name="T65" style:family="text">
      <style:text-properties fo:language="ru" fo:country="RU" officeooo:rsid="00154e81"/>
    </style:style>
    <style:style style:name="T66" style:family="text">
      <style:text-properties fo:language="ru" fo:country="RU" officeooo:rsid="003d8724"/>
    </style:style>
    <style:style style:name="T67" style:family="text">
      <style:text-properties fo:language="ru" fo:country="RU" officeooo:rsid="0029302f"/>
    </style:style>
    <style:style style:name="T68" style:family="text">
      <style:text-properties fo:language="ru" fo:country="RU" officeooo:rsid="00167f33"/>
    </style:style>
    <style:style style:name="T69" style:family="text">
      <style:text-properties fo:language="ru" fo:country="RU" officeooo:rsid="001c5d64"/>
    </style:style>
    <style:style style:name="T70" style:family="text">
      <style:text-properties fo:language="ru" fo:country="RU" officeooo:rsid="005b1133"/>
    </style:style>
    <style:style style:name="T71" style:family="text">
      <style:text-properties fo:language="ru" fo:country="RU" officeooo:rsid="002bcb29"/>
    </style:style>
    <style:style style:name="T72" style:family="text">
      <style:text-properties fo:language="ru" fo:country="RU" officeooo:rsid="00203970"/>
    </style:style>
    <style:style style:name="T73" style:family="text">
      <style:text-properties fo:language="ru" fo:country="RU" officeooo:rsid="005c265f"/>
    </style:style>
    <style:style style:name="T74" style:family="text">
      <style:text-properties fo:language="ru" fo:country="RU" officeooo:rsid="0030b08b"/>
    </style:style>
    <style:style style:name="T75" style:family="text">
      <style:text-properties fo:language="ru" fo:country="RU" officeooo:rsid="0016eba4"/>
    </style:style>
    <style:style style:name="T76" style:family="text">
      <style:text-properties fo:language="ru" fo:country="RU" fo:font-weight="normal" officeooo:rsid="001b303e" style:font-weight-asian="normal" style:font-weight-complex="normal"/>
    </style:style>
    <style:style style:name="T77" style:family="text">
      <style:text-properties fo:language="ru" fo:country="RU" fo:font-weight="normal" officeooo:rsid="001c5d64" style:font-weight-asian="normal" style:font-weight-complex="normal"/>
    </style:style>
    <style:style style:name="T78" style:family="text">
      <style:text-properties fo:language="ru" fo:country="RU" officeooo:rsid="000d9852"/>
    </style:style>
    <style:style style:name="T79" style:family="text">
      <style:text-properties fo:language="ru" fo:country="RU" officeooo:rsid="0007477d"/>
    </style:style>
    <style:style style:name="T80" style:family="text">
      <style:text-properties fo:language="el" fo:country="GR"/>
    </style:style>
    <style:style style:name="T81" style:family="text">
      <style:text-properties fo:language="el" fo:country="GR" officeooo:rsid="001896bd"/>
    </style:style>
    <style:style style:name="T82" style:family="text">
      <style:text-properties fo:language="el" fo:country="GR" style:text-underline-style="none" fo:font-weight="bold" officeooo:rsid="001896bd" style:font-weight-asian="bold" style:font-weight-complex="bold"/>
    </style:style>
    <style:style style:name="T83" style:family="text">
      <style:text-properties fo:language="el" fo:country="GR" style:text-underline-style="none" fo:font-weight="bold" officeooo:rsid="0067cace" style:font-weight-asian="bold" style:font-weight-complex="bold"/>
    </style:style>
    <style:style style:name="T84" style:family="text">
      <style:text-properties fo:language="el" fo:country="GR" fo:font-style="italic" fo:font-weight="normal" officeooo:rsid="00671ac2" style:font-style-asian="italic" style:font-weight-asian="normal" style:font-style-complex="italic" style:font-weight-complex="normal"/>
    </style:style>
    <style:style style:name="T85" style:family="text">
      <style:text-properties fo:font-weight="bold" style:font-weight-asian="bold" style:font-weight-complex="bold"/>
    </style:style>
    <style:style style:name="T86" style:family="text">
      <style:text-properties fo:font-weight="bold" officeooo:rsid="001896bd" style:font-weight-asian="bold" style:font-weight-complex="bold"/>
    </style:style>
    <style:style style:name="T87" style:family="text">
      <style:text-properties fo:font-weight="bold" officeooo:rsid="005b1133" style:font-weight-asian="bold" style:font-weight-complex="bold"/>
    </style:style>
    <style:style style:name="T88" style:family="text">
      <style:text-properties fo:font-weight="bold" officeooo:rsid="002ed211" style:font-weight-asian="bold" style:font-weight-complex="bold"/>
    </style:style>
    <style:style style:name="T89" style:family="text">
      <style:text-properties fo:font-weight="bold" officeooo:rsid="0018c595" style:font-weight-asian="bold" style:font-weight-complex="bold"/>
    </style:style>
    <style:style style:name="T90" style:family="text">
      <style:text-properties officeooo:rsid="0022f6cc"/>
    </style:style>
    <style:style style:name="T91" style:family="text">
      <style:text-properties officeooo:rsid="00619791"/>
    </style:style>
    <style:style style:name="T92" style:family="text">
      <style:text-properties officeooo:rsid="005f112a"/>
    </style:style>
    <style:style style:name="T93" style:family="text">
      <style:text-properties officeooo:rsid="005fbd95"/>
    </style:style>
    <style:style style:name="T94" style:family="text">
      <style:text-properties officeooo:rsid="0027b4a3"/>
    </style:style>
    <style:style style:name="T95" style:family="text">
      <style:text-properties fo:font-style="italic" style:font-style-asian="italic" style:font-style-complex="italic"/>
    </style:style>
    <style:style style:name="T96" style:family="text">
      <style:text-properties fo:font-style="italic" officeooo:rsid="005f112a" style:font-style-asian="italic" style:font-style-complex="italic"/>
    </style:style>
    <style:style style:name="T97" style:family="text">
      <style:text-properties fo:font-style="italic" officeooo:rsid="0027b4a3" style:font-style-asian="italic" style:font-style-complex="italic"/>
    </style:style>
    <style:style style:name="T98" style:family="text">
      <style:text-properties fo:font-style="italic" officeooo:rsid="00154e81" style:font-style-asian="italic" style:font-style-complex="italic"/>
    </style:style>
    <style:style style:name="T99" style:family="text">
      <style:text-properties fo:font-style="italic" officeooo:rsid="0016eba4" style:font-style-asian="italic" style:font-style-complex="italic"/>
    </style:style>
    <style:style style:name="T100" style:family="text">
      <style:text-properties fo:font-style="italic" officeooo:rsid="00366179" style:font-style-asian="italic" style:font-style-complex="italic"/>
    </style:style>
    <style:style style:name="T101" style:family="text">
      <style:text-properties fo:font-style="italic" officeooo:rsid="00177ccb" style:font-style-asian="italic" style:font-style-complex="italic"/>
    </style:style>
    <style:style style:name="T102" style:family="text">
      <style:text-properties fo:font-style="italic" fo:background-color="transparent" loext:char-shading-value="0" style:font-style-asian="italic" style:font-style-complex="italic"/>
    </style:style>
    <style:style style:name="T103" style:family="text">
      <style:text-properties fo:font-style="italic" officeooo:rsid="0027b4a3" fo:background-color="transparent" loext:char-shading-value="0" style:font-style-asian="italic" style:font-style-complex="italic"/>
    </style:style>
    <style:style style:name="T104" style:family="text">
      <style:text-properties fo:font-style="italic" officeooo:rsid="0011984f" fo:background-color="transparent" loext:char-shading-value="0" style:font-style-asian="italic" style:font-style-complex="italic"/>
    </style:style>
    <style:style style:name="T105" style:family="text">
      <style:text-properties fo:font-style="italic" fo:font-weight="bold" style:font-style-asian="italic" style:font-weight-asian="bold" style:font-style-complex="italic" style:font-weight-complex="bold"/>
    </style:style>
    <style:style style:name="T106" style:family="text">
      <style:text-properties style:text-underline-style="none"/>
    </style:style>
    <style:style style:name="T107" style:family="text">
      <style:text-properties style:text-underline-style="none" officeooo:rsid="00693d0b"/>
    </style:style>
    <style:style style:name="T108" style:family="text">
      <style:text-properties style:text-underline-style="none" fo:font-weight="bold" style:font-weight-asian="bold" style:font-weight-complex="bold"/>
    </style:style>
    <style:style style:name="T109" style:family="text">
      <style:text-properties style:text-underline-style="none" fo:font-weight="bold" officeooo:rsid="001b303e" style:font-weight-asian="bold" style:font-weight-complex="bold"/>
    </style:style>
    <style:style style:name="T110" style:family="text">
      <style:text-properties style:text-underline-style="none" fo:font-weight="bold" officeooo:rsid="006aee84" style:font-weight-asian="bold" style:font-weight-complex="bold"/>
    </style:style>
    <style:style style:name="T111" style:family="text">
      <style:text-properties style:text-underline-style="none" fo:font-weight="bold" officeooo:rsid="00693d0b" style:font-weight-asian="bold" style:font-weight-complex="bold"/>
    </style:style>
    <style:style style:name="T112" style:family="text">
      <style:text-properties style:text-underline-style="none" fo:font-weight="bold" officeooo:rsid="0067cace" style:font-weight-asian="bold" style:font-weight-complex="bold"/>
    </style:style>
    <style:style style:name="T113" style:family="text">
      <style:text-properties fo:font-size="9pt" fo:language="ru" fo:country="RU" style:text-underline-style="none" officeooo:rsid="00400760" style:font-size-asian="9pt" style:font-size-complex="9pt"/>
    </style:style>
    <style:style style:name="T114" style:family="text">
      <style:text-properties fo:font-size="9pt" fo:language="ru" fo:country="RU" style:text-underline-style="none" officeooo:rsid="000d9852" style:font-size-asian="9pt" style:font-size-complex="9pt"/>
    </style:style>
    <style:style style:name="T115" style:family="text">
      <style:text-properties fo:font-size="9pt" fo:language="ru" fo:country="RU" style:text-underline-style="none" officeooo:rsid="001b303e" style:font-size-asian="9pt" style:font-size-complex="9pt"/>
    </style:style>
    <style:style style:name="T116" style:family="text">
      <style:text-properties fo:font-size="9pt" fo:language="ru" fo:country="RU" style:text-underline-style="none" officeooo:rsid="00693d0b" style:font-size-asian="9pt" style:font-size-complex="9pt"/>
    </style:style>
    <style:style style:name="T117" style:family="text">
      <style:text-properties fo:font-size="9pt" fo:language="ru" fo:country="RU" style:text-underline-style="none" officeooo:rsid="006aee84" style:font-size-asian="9pt" style:font-size-complex="9pt"/>
    </style:style>
    <style:style style:name="T118" style:family="text">
      <style:text-properties fo:font-variant="normal" fo:text-transform="none" fo:color="#1155cc" loext:opacity="100%" style:font-name="Arial2" fo:font-size="12pt" fo:letter-spacing="normal" fo:language="ru" fo:country="RU" fo:font-style="normal" fo:font-weight="normal" officeooo:rsid="001b303e"/>
    </style:style>
    <style:style style:name="T119" style:family="text">
      <style:text-properties fo:font-variant="normal" fo:text-transform="none" fo:color="#1155cc" loext:opacity="100%" style:font-name="Arial2" fo:font-size="12pt" fo:letter-spacing="normal" fo:language="ru" fo:country="RU" fo:font-style="normal" style:text-underline-style="none" fo:font-weight="normal" officeooo:rsid="001b303e" style:font-weight-asian="normal" style:font-weight-complex="normal"/>
    </style:style>
    <style:style style:name="T120" style:family="text">
      <style:text-properties officeooo:rsid="0011984f"/>
    </style:style>
    <style:style style:name="T121" style:family="text">
      <style:text-properties fo:background-color="transparent" loext:char-shading-value="0"/>
    </style:style>
    <style:style style:name="T122" style:family="text">
      <style:text-properties officeooo:rsid="003d8724" fo:background-color="transparent" loext:char-shading-value="0"/>
    </style:style>
    <style:style style:name="T123" style:family="text">
      <style:text-properties officeooo:rsid="0011984f" fo:background-color="transparent" loext:char-shading-value="0"/>
    </style:style>
    <style:style style:name="T124" style:family="text">
      <style:text-properties officeooo:rsid="0013be85" fo:background-color="transparent" loext:char-shading-value="0"/>
    </style:style>
    <style:style style:name="T125" style:family="text">
      <style:text-properties officeooo:rsid="0032e065" fo:background-color="transparent" loext:char-shading-value="0"/>
    </style:style>
    <style:style style:name="T126" style:family="text">
      <style:text-properties officeooo:rsid="00255522" fo:background-color="transparent" loext:char-shading-value="0"/>
    </style:style>
    <style:style style:name="T127" style:family="text">
      <style:text-properties officeooo:rsid="0027b4a3" fo:background-color="transparent" loext:char-shading-value="0"/>
    </style:style>
    <style:style style:name="T128" style:family="text">
      <style:text-properties officeooo:rsid="002a828b" fo:background-color="transparent" loext:char-shading-value="0"/>
    </style:style>
    <style:style style:name="T129" style:family="text">
      <style:text-properties officeooo:rsid="003d8724"/>
    </style:style>
    <style:style style:name="T130" style:family="text">
      <style:text-properties officeooo:rsid="00154e81"/>
    </style:style>
    <style:style style:name="T131" style:family="text">
      <style:text-properties officeooo:rsid="00167f33"/>
    </style:style>
    <style:style style:name="T132" style:family="text">
      <style:text-properties officeooo:rsid="0029302f"/>
    </style:style>
    <style:style style:name="T133" style:family="text">
      <style:text-properties officeooo:rsid="0031e438"/>
    </style:style>
    <style:style style:name="T134" style:family="text">
      <style:text-properties officeooo:rsid="005a9afb"/>
    </style:style>
    <style:style style:name="T135" style:family="text">
      <style:text-properties officeooo:rsid="00203970"/>
    </style:style>
    <style:style style:name="T136" style:family="text">
      <style:text-properties officeooo:rsid="002a828b"/>
    </style:style>
    <style:style style:name="T137" style:family="text">
      <style:text-properties officeooo:rsid="0016eba4"/>
    </style:style>
    <style:style style:name="T138" style:family="text">
      <style:text-properties officeooo:rsid="003eff9f"/>
    </style:style>
    <style:style style:name="T139" style:family="text">
      <style:text-properties officeooo:rsid="002ed211"/>
    </style:style>
    <style:style style:name="T140" style:family="text">
      <style:text-properties officeooo:rsid="0030b08b"/>
    </style:style>
    <style:style style:name="T141" style:family="text">
      <style:text-properties officeooo:rsid="00366179"/>
    </style:style>
    <style:style style:name="T142" style:family="text">
      <style:text-properties officeooo:rsid="0018c595"/>
    </style:style>
    <style:style style:name="T143" style:family="text">
      <style:text-properties officeooo:rsid="00177ccb"/>
    </style:style>
    <style:style style:name="T144" style:family="text">
      <style:text-properties officeooo:rsid="003a3f3a"/>
    </style:style>
    <style:style style:name="T145" style:family="text">
      <style:text-properties officeooo:rsid="0039874c"/>
    </style:style>
    <style:style style:name="T146" style:family="text">
      <style:text-properties officeooo:rsid="0007477d"/>
    </style:style>
    <style:style style:name="T147" style:family="text">
      <style:text-properties officeooo:rsid="000918b5"/>
    </style:style>
    <style:style style:name="T148" style:family="text">
      <style:text-properties fo:font-weight="normal" officeooo:rsid="000918b5" style:font-weight-asian="normal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7">Η Ύλη Εαρινού Εξαμήνου Ακαδημαϊκού Έτους 2022-2023</text:p>
      <text:p text:style-name="P14"/>
      <text:p text:style-name="P14">Τμήμα Γλώσσας, Φιλολογίας και Πολιτισμού Παρευξείνιων Χωρών </text:p>
      <text:p text:style-name="P13">Δημοκρίτειο Πανεπιστήμιο Θράκης <text:s/></text:p>
      <text:p text:style-name="P13">Ακαδημαϊκό <text:s/>Έτος 2022-2023 </text:p>
      <text:p text:style-name="P25"><text:span text:style-name="T2">H</text:span><text:span text:style-name="T9">’</text:span> εξάμηνο </text:p>
      <text:p text:style-name="P15">Διδάσκουσα: Ιλόνα/<text:span text:style-name="T10">Θεοδώρα</text:span> Μανελίδου </text:p>
      <text:p text:style-name="P2">Εγχειρίδι<text:span text:style-name="T11">α</text:span>: <text:s/><text:span text:style-name="T7">1. </text:span><text:span text:style-name="T13">В МИРЕ ЛЮДЕЙ (М.Н. Макова, О.А.Ускова)</text:span><text:span text:style-name="T11">. </text:span><text:span text:style-name="T78">Письмо /Говорение</text:span></text:p>
      <text:p text:style-name="P26"><text:span text:style-name="T81">2. </text:span><text:span text:style-name="T9">В МИРЕ ЛЮДЕЙ. </text:span>Аудирование / Говорение. <text:span text:style-name="T9">Издательство «Златоуст» 2022</text:span></text:p>
      <text:p text:style-name="P11"><text:span text:style-name="T1">3. </text:span><text:span text:style-name="T105">Συντακτικό της Ρωσικής Γλώσσας</text:span> Σ. <text:span text:style-name="T147">Μ</text:span>αμαλούι /Α. Τρακάδας, <text:span text:style-name="T1">University Studio Press</text:span></text:p>
      <text:p text:style-name="P12"/>
      <text:p text:style-name="P27"><text:span text:style-name="T85">Урок 1.</text:span> </text:p>
      <text:p text:style-name="P1">Θέμα <text:span text:style-name="T14">3</text:span>.1. <text:s/><text:span text:style-name="T16">Личность в современном мире. Темп жизни <text:s/></text:span><text:span text:style-name="T17">(стр.121 -133)</text:span></text:p>
      <text:p text:style-name="P3">Κείμενο: <text:s/><text:span text:style-name="T12">«С</text:span><text:span text:style-name="T14">тресс — дело житейское</text:span><text:span text:style-name="T12">»</text:span></text:p>
      <text:p text:style-name="P21">Λεξιλόγιο <text:span text:style-name="T90">και </text:span>Γραμματική: </text:p>
      <text:p text:style-name="P21"><text:span text:style-name="T90">1. Λέξεις και φράσεις </text:span><text:span text:style-name="T22">(стр. 121 -</text:span><text:span text:style-name="T91">132</text:span><text:span text:style-name="T22">)</text:span></text:p>
      <text:p text:style-name="P21"><text:span text:style-name="T92">- Ρήματα, σχηματισμός όψεων: </text:span><text:span text:style-name="T23">справиться — направиться — заправиться — отправиться — поправиться - переправиться, засыпать — </text:span><text:span text:style-name="T24">будить — высыпаться — сниться — просыпать (-ся) - пробуждать</text:span><text:span text:style-name="T38"> (стр.</text:span><text:span text:style-name="T22">121, </text:span><text:span text:style-name="T93">131</text:span><text:span text:style-name="T38">), </text:span><text:span text:style-name="T25">лить — пролить — вылить …</text:span><text:span text:style-name="T39"> (стр.130).</text:span></text:p>
      <text:p text:style-name="P22"><text:span text:style-name="T12">- </text:span>Ουσιαστικά: <text:span text:style-name="T26">стройка — строитель - строительство — строение — постройка — построение — перестройка — устройство — расстройство — настроение</text:span><text:span text:style-name="T40"> (стр.132). </text:span></text:p>
      <text:p text:style-name="P21"><text:span text:style-name="T91">2.</text:span><text:span text:style-name="T41"> </text:span><text:span text:style-name="T94">Έκφραση πρόθεσης: </text:span><text:span text:style-name="T96">συμφωνώ, δεν συμφωνώ, συμβουλεύω, ξαφνιάζομαι</text:span> <text:span text:style-name="T42">(стр. </text:span><text:span text:style-name="T92">124).</text:span></text:p>
      <text:p text:style-name="P21"><text:span text:style-name="T40">3</text:span><text:span text:style-name="T92">. Ανάκτηση κειμένου, χρήση λέξεων σε σωστή γραμματική μορφή, σωστή επιλογή όψης και χρόνου των ρημάτων, νοηματική αντιστοίχηση των δύο μερών μιας πρότασης, επιλογή μεταξύ μετοχής ή επιθέτου (και στην σύντομη μορφή τους). Ασκήσεις (σελ. 127-132)</text:span></text:p>
      <text:p text:style-name="P4"><text:span text:style-name="T107">4. </text:span><text:span text:style-name="T108">Ακουστικό </text:span><text:span text:style-name="T43">α</text:span><text:span text:style-name="T109">πό το εγχειρίδιο</text:span><text:span text:style-name="T110"> </text:span><text:span text:style-name="T48">«</text:span><text:span text:style-name="T113">В МИРЕ ЛЮДЕЙ </text:span><text:span text:style-name="T114">Аудирование/Говорение</text:span><text:span text:style-name="T115">», </text:span><text:span text:style-name="T116">Стр. </text:span><text:span text:style-name="T117">80, 84, 89 .</text:span></text:p>
      <text:p text:style-name="P4"><text:span text:style-name="T44">Монолог</text:span><text:span text:style-name="T45">и</text:span><text:span text:style-name="T44"> </text:span><text:span text:style-name="T46">3.1.2., </text:span><text:span text:style-name="T111">3.1.3... </text:span><text:span text:style-name="T44">Новости по теме «Личность в современном мире» </text:span><text:span text:style-name="T49"><text:s/></text:span><text:span text:style-name="T47"><text:s/></text:span><text:a xlink:type="simple" xlink:href="https://l.zlat.spb.ru/les/2051/" text:style-name="Internet_20_link" text:visited-style-name="Visited_20_Internet_20_Link"><text:span text:style-name="T106">https://l.zlat.spb.ru/les/2051/</text:span></text:a><text:span text:style-name="T47">, </text:span><text:a xlink:type="simple" xlink:href="https://l.zlat.spb.ru/les/2052/" text:style-name="Internet_20_link" text:visited-style-name="Visited_20_Internet_20_Link"><text:span text:style-name="T106">https://l.zlat.spb.ru/les/2052/</text:span></text:a><text:span text:style-name="T47">, </text:span><text:a xlink:type="simple" xlink:href="https://l.zlat.spb.ru/les/2053/" text:style-name="Internet_20_link" text:visited-style-name="Visited_20_Internet_20_Link"><text:span text:style-name="T106">https://l.zlat.spb.ru/les/2053/</text:span></text:a><text:span text:style-name="T47">, </text:span><text:a xlink:type="simple" xlink:href="https://l.zlat.spb.ru/les/2054/" text:style-name="Internet_20_link" text:visited-style-name="Visited_20_Internet_20_Link"><text:span text:style-name="T106">https://l.zlat.spb.ru/les/2054/</text:span></text:a><text:span text:style-name="T47">, </text:span><text:a xlink:type="simple" xlink:href="https://l.zlat.spb.ru/les/2055/" text:style-name="Internet_20_link" text:visited-style-name="Visited_20_Internet_20_Link"><text:span text:style-name="T106">https://l.zlat.spb.ru/les/2055/</text:span></text:a><text:span text:style-name="T50">. </text:span><text:span text:style-name="T3">(</text:span><text:span text:style-name="T51">см. </text:span><text:span text:style-name="T4">email from 14.02.2023</text:span><text:span text:style-name="T3">)</text:span></text:p>
      <text:p text:style-name="P31"/>
      <text:p text:style-name="P27"><text:span text:style-name="T85">Урок 2.</text:span> </text:p>
      <text:p text:style-name="P5">Γραμματική. Σύνταξη. </text:p>
      <text:p text:style-name="P18">1. Οι συσχετιστές στις σύνθετες υποτακτικές προτάσεις με δευτερεύουσες συμπληρωματικές και αναφορικές <text:s/>σελ. 119- 123</text:p>
      <text:p text:style-name="P36"><text:span text:style-name="T82">2. </text:span><text:span text:style-name="T83">Ακουστικό. <text:s/></text:span><text:span text:style-name="T52">Разговоры. Беседы. </text:span><text:span text:style-name="T44">Монолог</text:span><text:span text:style-name="T45">и. </text:span><text:span text:style-name="T52">Проверка понимания. Активизация языковых и речевых навыков. Стр.13-19. <text:s/></text:span><text:a xlink:type="simple" xlink:href="http://l.zlat.spb.ru/les/2021/" office:target-frame-name="_blank" xlink:show="new" text:style-name="Internet_20_link" text:visited-style-name="Visited_20_Internet_20_Link"><text:span text:style-name="T118">http://l.zlat.spb.ru/les/2021/</text:span></text:a><text:span text:style-name="T55"> </text:span><text:span text:style-name="T52">, </text:span><text:a xlink:type="simple" xlink:href="http://l.zlat.spb.ru/les/2022/" office:target-frame-name="_blank" xlink:show="new" text:style-name="Internet_20_link" text:visited-style-name="Visited_20_Internet_20_Link"><text:span text:style-name="T119">http://l.zlat.spb.ru/les/2022/</text:span></text:a><text:span text:style-name="T52">, </text:span><text:a xlink:type="simple" xlink:href="http://l.zlat.spb.ru/les/2023/" text:style-name="Internet_20_link" text:visited-style-name="Visited_20_Internet_20_Link">http://l.zlat.spb.ru/les/2023/</text:a><text:span text:style-name="T119">, </text:span><text:span text:style-name="T52"><text:s/></text:span><text:a xlink:type="simple" xlink:href="http://l.zlat.spb.ru/les/2024/" office:target-frame-name="_blank" xlink:show="new" text:style-name="Internet_20_link" text:visited-style-name="Visited_20_Internet_20_Link"><text:span text:style-name="T119">http://l.zlat.spb.ru/les/2024/</text:span></text:a><text:span text:style-name="T52"> , </text:span><text:a xlink:type="simple" xlink:href="http://l.zlat.spb.ru/les/2025/" office:target-frame-name="_blank" xlink:show="new" text:style-name="Internet_20_link" text:visited-style-name="Visited_20_Internet_20_Link"><text:span text:style-name="T119">http://l.zlat.spb.ru/les/2025/</text:span></text:a><text:span text:style-name="T52"> . </text:span></text:p>
      <text:p text:style-name="P19"/>
      <text:p text:style-name="P27"/>
      <text:p text:style-name="P32">Урок 3. </text:p>
      <text:p text:style-name="P1">Θέμα <text:span text:style-name="T14">3</text:span>.<text:span text:style-name="T38">2. </text:span><text:span text:style-name="T16">Работа и отдых </text:span><text:span text:style-name="T6">(</text:span><text:span text:style-name="T120">σελ. 133-146</text:span><text:span text:style-name="T6">)</text:span></text:p>
      <text:p text:style-name="P3">Κείμενο: <text:s/><text:span text:style-name="T12">«</text:span><text:span text:style-name="T14">Не любите праздники? Это лечится!</text:span><text:span text:style-name="T12">»</text:span></text:p>
      <text:p text:style-name="P28">Λεξιλόγιο και Γραμματική: <text:s/></text:p>
      <text:p text:style-name="P1"><text:span text:style-name="T56">1</text:span><text:span text:style-name="T57">. </text:span><text:span text:style-name="T122">Λέξεις και φράσεις σελ. 1</text:span><text:span text:style-name="T123">33</text:span><text:span text:style-name="T122">. </text:span></text:p>
      <text:p text:style-name="P1"><text:span text:style-name="T122">2. Ουσιαστικό, χρήση και η σημασία τ</text:span><text:span text:style-name="T124">ων όρων</text:span><text:span text:style-name="T122">. Τα ουσιαστικ</text:span><text:span text:style-name="T123">ά</text:span><text:span text:style-name="T58"> </text:span><text:span text:style-name="T32">статистика , люди, </text:span><text:span text:style-name="T33">грусть, апатия, страх и</text:span><text:span text:style-name="T59"> т.д.</text:span><text:span text:style-name="T60"> </text:span><text:span text:style-name="T34"><text:s/></text:span><text:span text:style-name="T125">(σελ. </text:span><text:span text:style-name="T124">140-142</text:span><text:span text:style-name="T125">)</text:span></text:p>
      <text:p text:style-name="P1"><text:span text:style-name="T122">3</text:span><text:span text:style-name="T57">. </text:span><text:span text:style-name="T126">Ρηματική όψη και ρηματική δομή: </text:span><text:span text:style-name="T35">сочувствовать-посочувствовать</text:span><text:span text:style-name="T36"> и</text:span><text:span text:style-name="T37"> </text:span><text:span text:style-name="T61">т. д.</text:span><text:span text:style-name="T62">, сказать — высказать …, ставить — поставить- вставать …, рвать — разорвать (-ся)</text:span><text:span text:style-name="T61"> - …, </text:span><text:span text:style-name="T62">снимать, снять … </text:span><text:span text:style-name="T126">(σελ. </text:span><text:span text:style-name="T62">143-146</text:span><text:span text:style-name="T126">).</text:span></text:p>
      <text:p text:style-name="P1"><text:span text:style-name="T123">4</text:span><text:span text:style-name="T63">.</text:span><text:span text:style-name="T64"> </text:span><text:span text:style-name="T127">Έκφραση πρόθεσης: </text:span><text:span text:style-name="T123">θαυμασμός</text:span><text:span text:style-name="T103">, <text:s/></text:span><text:span text:style-name="T104">επιβράβευση</text:span><text:span text:style-name="T102">, συμβουλή, </text:span><text:span text:style-name="T104">δυσαρέσκεια</text:span><text:span text:style-name="T121"> </text:span><text:span text:style-name="T63">(стр. </text:span><text:span text:style-name="T123">137-138</text:span><text:span text:style-name="T63">)</text:span></text:p>
      <text:p text:style-name="P6"><text:span text:style-name="T128">5. </text:span><text:span text:style-name="T121">Έκθεση με θέμα “Στην ζωή πάντα υπάρχει χώρος για μια γιορτή”, μέγεθος κειμένου 150-200 λέξεις (σελ.139). </text:span></text:p>
      <text:p text:style-name="P1"><text:soft-page-break/></text:p>
      <text:p text:style-name="P35"/>
      <text:p text:style-name="P35">Урок <text:span text:style-name="T146">4.</text:span></text:p>
      <text:p text:style-name="P16">Γραμματική. Σύνταξη. </text:p>
      <text:p text:style-name="P19"><text:span text:style-name="T11">1. </text:span>Σύνθετη υποτακτική πρόταση με δευτερεύουσα συγκριτική πρόταση - <text:s/>σελ. 124-127. </text:p>
      <text:p text:style-name="P29"><text:span text:style-name="T8">2.</text:span><text:span text:style-name="T7"> </text:span>3.3. Проблемы личности (стр.147-149)</text:p>
      <text:p text:style-name="P7"><text:span text:style-name="T5">3</text:span><text:span text:style-name="T108">. </text:span><text:span text:style-name="T112">Ακουστικό. </text:span><text:span text:style-name="T43">Рекламные объявления. </text:span><text:span text:style-name="T53">Монолог</text:span><text:span text:style-name="T54">и.</text:span><text:span text:style-name="T45"> </text:span><text:span text:style-name="T48">Проверка понимания. Активизация языковых и речевых навыков. Стр. 30-39.</text:span></text:p>
      <text:p text:style-name="P33"/>
      <text:p text:style-name="P34">Урок 5. </text:p>
      <text:p text:style-name="P1">Θέμα <text:span text:style-name="T14">3.4</text:span><text:span text:style-name="T41">. </text:span><text:span text:style-name="T16">Вопросы любви и брака </text:span><text:span text:style-name="T18"><text:s/></text:span><text:span text:style-name="T65">(стр. 161-174)</text:span><text:span text:style-name="T41"> <text:s/></text:span></text:p>
      <text:p text:style-name="P3">Κείμενο: <text:s/><text:span text:style-name="T12">«</text:span><text:span text:style-name="T14">Брачные игры для великовозрастных</text:span><text:span text:style-name="T12">»</text:span></text:p>
      <text:p text:style-name="P28">Λεξιλόγιο και Γραμματική: <text:s/></text:p>
      <text:p text:style-name="P1"><text:span text:style-name="T41">1. </text:span><text:span text:style-name="T129">Λέξεις και φράσεις - </text:span><text:span text:style-name="T66">с</text:span><text:span text:style-name="T41">инонимы, антонимы, близкие и противоположные по значению (стр. </text:span><text:span text:style-name="T65">161</text:span><text:span text:style-name="T41">) 2. </text:span><text:span text:style-name="T94">Έκφραση πρόθεσης: </text:span><text:span text:style-name="T130">απορία</text:span><text:span text:style-name="T97">,</text:span><text:span text:style-name="T98"> κατανόηση, ενδιαφέρον, συμπαράσταση </text:span><text:span text:style-name="T94"><text:s/>(</text:span><text:span text:style-name="T41">стр.</text:span><text:span text:style-name="T130">165-166</text:span><text:span text:style-name="T94">)</text:span></text:p>
      <text:p text:style-name="P8">3. Επίθετα και επιρρήματα: <text:span text:style-name="T131">βαθμοί σύγκρισης επιθέτων και επιρρημάτων, η χρήση τους. Σύντομη μορφή επιθέτων και η χρήση τους (σελ. 168-169) </text:span></text:p>
      <text:p text:style-name="P1"><text:span text:style-name="T130">4</text:span><text:span text:style-name="T41">. </text:span><text:span text:style-name="T132">Ρηματική όψη:</text:span><text:span text:style-name="T67"> </text:span><text:span text:style-name="T68">вступать — вступить...</text:span><text:span text:style-name="T27"> и</text:span><text:span text:style-name="T67"> т. д. (стр.</text:span><text:span text:style-name="T68">169 -174</text:span><text:span text:style-name="T67">)</text:span></text:p>
      <text:p text:style-name="P1"><text:span text:style-name="T68">5</text:span><text:span text:style-name="T67">. </text:span><text:span text:style-name="T133">Χρήση σύντομης και πλήρης μορφής επιθέτων, επιθετικών μετοχών και σύντομων μορφών των (σελ. </text:span><text:span text:style-name="T68">170</text:span><text:span text:style-name="T133">)</text:span></text:p>
      <text:p text:style-name="P30">6. <text:span text:style-name="T80">Γράμμα 200-250 λέξεων σε έναν φίλο με θέμα <text:s/></text:span><text:span text:style-name="T134">Вопросы любви и брака </text:span><text:span text:style-name="T80">σύμφωνα με το κείμενο </text:span><text:span text:style-name="T135">«</text:span><text:span text:style-name="T134">Брачные игры для великовозрастных</text:span><text:span text:style-name="T135">» </text:span><text:span text:style-name="T80">(σελ. 164, άσκηση 8). </text:span></text:p>
      <text:p text:style-name="P33"/>
      <text:p text:style-name="P33">Урок 6. <text:s/></text:p>
      <text:p text:style-name="P33"><text:s/><text:span text:style-name="T84">Γραμματική. Σύνταξη. </text:span></text:p>
      <text:p text:style-name="P19"><text:span text:style-name="T11">1. </text:span>Σύνθετη υποτακτική πρόταση με δευτερεύουσα χρονική πρόταση σελ. 127-145 </text:p>
      <text:p text:style-name="P23"><text:span text:style-name="T86">2. </text:span><text:span text:style-name="T85">Ακουστικό. </text:span><text:span text:style-name="T69">Аудирование на понимание основной информации. </text:span><text:span text:style-name="T19">Художественные фильмы.</text:span><text:span text:style-name="T69"> </text:span><text:span text:style-name="T55">Проверка понимания. </text:span><text:span text:style-name="T69">Диалоги 2.1.2.3, 2.1.2.5. </text:span><text:span text:style-name="T79">с</text:span><text:span text:style-name="T55">тр. </text:span><text:span text:style-name="T69">54-56, Аудио тексты стр. 58-60. </text:span><text:span text:style-name="T55">Активизация языковых и речевых навыков </text:span><text:span text:style-name="T69">стр. 63-65. </text:span></text:p>
      <text:p text:style-name="P33"/>
      <text:p text:style-name="P33">Урок 7. </text:p>
      <text:p text:style-name="P1">Θέμα <text:span text:style-name="T136">4</text:span><text:span text:style-name="T41">.</text:span><text:span text:style-name="T70">2. </text:span><text:span text:style-name="T41"><text:s/></text:span><text:span text:style-name="T16">Наука и технологии. Технологии и личность в современном мире </text:span><text:span text:style-name="T131">(σελ. 205 - 2</text:span><text:span text:style-name="T137">18</text:span><text:span text:style-name="T131">)</text:span></text:p>
      <text:p text:style-name="P3">Κείμενο: <text:s/><text:span text:style-name="T12">«</text:span><text:span text:style-name="T70">Ушёл в психоанализ — вернусь не скоро</text:span><text:span text:style-name="T12">»</text:span></text:p>
      <text:p text:style-name="P28">Λεξιλόγιο και Γραμματική: <text:s/></text:p>
      <text:p text:style-name="P1"><text:span text:style-name="T136">1. Λεξιλόγιο - Ορολογία (σελ.</text:span><text:span text:style-name="T131">205</text:span><text:span text:style-name="T136">)</text:span></text:p>
      <text:p text:style-name="P1"><text:span text:style-name="T136">2. </text:span><text:span text:style-name="T41"><text:s/></text:span><text:span text:style-name="T94">Έκφραση πρόθεσης: </text:span><text:span text:style-name="T131">διαφωνία, ειρωνεία, δισταγμός - δυσκολία, άρνηση </text:span><text:span text:style-name="T71">(</text:span><text:span text:style-name="T131">σελ</text:span><text:span text:style-name="T71">. </text:span><text:span text:style-name="T131">209</text:span><text:span text:style-name="T71">).</text:span></text:p>
      <text:p text:style-name="P1"><text:span text:style-name="T131">3</text:span><text:span text:style-name="T71">. </text:span><text:span text:style-name="T137">Λεξικο - γραμματικές ασκήσεις. Χρήση του απαρεμφάτου των ρημάτων. Ουσιαστικά. </text:span><text:span text:style-name="T138">Ομόρριζα των ρημάτων </text:span><text:span text:style-name="T28">выглядеть</text:span><text:span text:style-name="T29">, </text:span><text:span text:style-name="T28">платить, говорить и т. д. </text:span><text:span text:style-name="T99">(σελ. 212-218)</text:span></text:p>
      <text:p text:style-name="P1"><text:span text:style-name="T137">4</text:span><text:span text:style-name="T131">. Κείμενο – γράμμα ηλεκτρονικού ταχυδρομείου 200-250 λέξεων προς την φίλη που αντιμετωπίζει σοβαρά ψυχολογικά προβλήματα, παροτρύνετε την να ζητήσει βοήθεια από έναν ψυχολόγο. Χρησιμοποιείστε το κείμενο </text:span><text:span text:style-name="T30">«</text:span><text:span text:style-name="T31">Ушёл в психоанализ — вернусь не скоро</text:span><text:span text:style-name="T30">».</text:span><text:span text:style-name="T99">(σελ. 208)</text:span></text:p>
      <text:p text:style-name="P28"/>
      <text:p text:style-name="P33">Урок 8. </text:p>
      <text:p text:style-name="P16">Γραμματική. Σύνταξη. </text:p>
      <text:p text:style-name="P20"><text:span text:style-name="T11">1. </text:span>Σύνθετη υποτακτική πρόταση με δευτερεύουσα υποθετική πρόταση σελ. 145-153.</text:p>
      <text:p text:style-name="P23"><text:span text:style-name="T86">2. </text:span><text:span text:style-name="T85">Ακουστικό. </text:span><text:span text:style-name="T15">Интервью.</text:span><text:span text:style-name="T69"> </text:span><text:span text:style-name="T55">Проверка понимания. </text:span><text:span text:style-name="T69">Диалоги 2.2.3, 2.2.4. </text:span><text:span text:style-name="T55">Стр. </text:span><text:span text:style-name="T69">67-68. Аудио тексты стр. 71-72. </text:span><text:span text:style-name="T55">Активизация языковых и речевых навыков </text:span><text:span text:style-name="T69">стр. 75-76.</text:span></text:p>
      <text:p text:style-name="P33"/>
      <text:p text:style-name="P33"/>
      <text:p text:style-name="P33"/>
      <text:p text:style-name="P33"/>
      <text:p text:style-name="P33"><text:soft-page-break/></text:p>
      <text:p text:style-name="P33"/>
      <text:p text:style-name="P33">Урок 9. </text:p>
      <text:p text:style-name="P1">Θέμα <text:span text:style-name="T70">4.3</text:span><text:span text:style-name="T139">. </text:span><text:span text:style-name="T20">Наука и будущее человечества</text:span><text:span text:style-name="T87"> </text:span><text:span text:style-name="T137">(σελ. 219-231)</text:span><text:span text:style-name="T139"> <text:s/></text:span><text:span text:style-name="T88"><text:s/></text:span></text:p>
      <text:p text:style-name="P1"><text:span text:style-name="T135">Κείμενο: <text:s/></text:span><text:span text:style-name="T72">«</text:span><text:span text:style-name="T73">Перед нашествием киборгов</text:span><text:span text:style-name="T72">»</text:span></text:p>
      <text:p text:style-name="P28">Λεξιλόγιο και Γραμματική: </text:p>
      <text:p text:style-name="P1"><text:span text:style-name="T140">1. Λέξεις και φράσεις, προθεματικά ρήματα, ομόρριζα, και οι σημασίες τους </text:span><text:span text:style-name="T137">(σελ. 219)</text:span></text:p>
      <text:p text:style-name="P1"><text:span text:style-name="T140">2. </text:span><text:span text:style-name="T41"><text:s/></text:span><text:span text:style-name="T94">Έκφραση πρόθεσης: </text:span><text:span text:style-name="T137">φόβος</text:span><text:span text:style-name="T97">, </text:span><text:span text:style-name="T99">θαυμασμός</text:span><text:span text:style-name="T100">, </text:span><text:span text:style-name="T99">δυσαρέσκεια</text:span><text:span text:style-name="T95">, δ</text:span><text:span text:style-name="T100">υσπιστία </text:span><text:s/><text:span text:style-name="T71">(</text:span><text:span text:style-name="T137">σελ. 223-224</text:span><text:span text:style-name="T141">).</text:span></text:p>
      <text:p text:style-name="P9">3. Λεξικο - γραμματικές ασκήσεις (σελ. 226-231): <text:span text:style-name="T141">Ρηματικές όψεις και χρόνος των ρημάτων, </text:span>π<text:span text:style-name="T141">αράγωγα τ</text:span>ων<text:span text:style-name="T141"> ουσιαστικ</text:span>ών κλπ., χρήση επιθετικών και επιρρηματικών μετοχών, σύντομες μορφές επιθέτων και επιρρημάτων. </text:p>
      <text:p text:style-name="P9">4. Γράψτε εσέ με θέμα “Η πόλη και ο άνθρωπος του μέλλοντος”, μέγεθος κειμένου 150-200 λέξεις. </text:p>
      <text:p text:style-name="P9"/>
      <text:p text:style-name="P33">Урок 10. </text:p>
      <text:p text:style-name="P16">Γραμματική. Σύνταξη. </text:p>
      <text:p text:style-name="P18"><text:span text:style-name="T142">1. </text:span>Σύνθετη υποτακτική πρόταση με δευτερεύουσα εναντιωματική πρόταση σελ. 162-165</text:p>
      <text:p text:style-name="P23"><text:span text:style-name="T89">2. </text:span><text:span text:style-name="T85">Ακουστικό. </text:span><text:span text:style-name="T19">Новости. </text:span><text:span text:style-name="T55">Проверка понимания. </text:span><text:span text:style-name="T69">Все монологи <text:s/>с</text:span><text:span text:style-name="T55">тр. </text:span><text:span text:style-name="T69">79-82. Аудио тексты стр. 83-86. </text:span><text:span text:style-name="T55">Активизация языковых и речевых навыков </text:span><text:span text:style-name="T69">стр. 87-91. </text:span></text:p>
      <text:p text:style-name="P18"/>
      <text:p text:style-name="P33">Урок 11. </text:p>
      <text:p text:style-name="P1">Θέμα <text:span text:style-name="T73">5.1. </text:span><text:span text:style-name="T21">Культура в современном обществе. Весь мир театр. </text:span><text:span text:style-name="T143">(σελ. 235 - 246)</text:span></text:p>
      <text:p text:style-name="P3">Κείμενο: <text:s/><text:span text:style-name="T12">«</text:span><text:span text:style-name="T73">Мы стали стесняться своих эмоций</text:span><text:span text:style-name="T12">»</text:span></text:p>
      <text:p text:style-name="P28">Λεξιλόγιο και Γραμματική: </text:p>
      <text:p text:style-name="P1"><text:span text:style-name="T74">1. Λέξεις και φράσεις, προθεματικά ρήματα, ομόρριζα, οι σημασίες τους </text:span><text:span text:style-name="T75">(σελ. </text:span><text:span text:style-name="T143">235</text:span><text:span text:style-name="T75">)</text:span></text:p>
      <text:p text:style-name="P1"><text:span text:style-name="T144">2. </text:span><text:span text:style-name="T41"><text:s/></text:span><text:span text:style-name="T94">Έκφραση πρόθεσης: συμφωνία, </text:span><text:span text:style-name="T143">χαρά, </text:span><text:span text:style-name="T95">δ</text:span><text:span text:style-name="T100">υσπιστία, </text:span><text:span text:style-name="T101">ευγνωμοσύνη</text:span><text:span text:style-name="T100"> </text:span><text:s/><text:span text:style-name="T71">(</text:span><text:span text:style-name="T145">σελ. </text:span><text:span text:style-name="T143">239-240</text:span><text:span text:style-name="T145">)</text:span></text:p>
      <text:p text:style-name="P1"><text:span text:style-name="T143">3</text:span><text:span text:style-name="T140">. </text:span><text:span text:style-name="T137">Λεξικο - γραμματικές ασκήσεις (σελ. </text:span><text:span text:style-name="T143">242-246</text:span><text:span text:style-name="T137">):</text:span></text:p>
      <text:p text:style-name="P17">4. Κείμενο φαξ μεγέθους 60-70 λέξεων προς τον φίλο σας. Άσκηση 9, σελ. 238.</text:p>
      <text:p text:style-name="P10"><text:s/></text:p>
      <text:p text:style-name="P33">Урок 12. </text:p>
      <text:p text:style-name="P24">Ακουστικό. <text:span text:style-name="T69">Выступления. <text:s/></text:span><text:span text:style-name="T76">Проверка понимания. </text:span><text:span text:style-name="T77">Монолог 1.2.3. стр. 124. <text:s/>Аудио тексты и аудио задания стр. 129-130. </text:span><text:span text:style-name="T76">Активизация языковых и речевых навыков </text:span><text:span text:style-name="T77">стр. 135-136. </text:span></text:p>
      <text:p text:style-name="P28"/>
      <text:p text:style-name="P33">Урок 13. </text:p>
      <text:p text:style-name="P23"><text:span text:style-name="T85">Ακουστικό. </text:span><text:span text:style-name="T19">Художественные фильмы. </text:span><text:span text:style-name="T55">Проверка понимания. </text:span><text:span text:style-name="T69">Полилог 2.1.2.3. стр. 160. <text:s/>Аудио тексты и аудио задания стр. 167-169. </text:span><text:span text:style-name="T55">Активизация языковых и речевых навыков </text:span><text:span text:style-name="T69">стр. 175. </text:span></text:p>
      <text:p text:style-name="P1"><text:s/></text:p>
      <text:p text:style-name="P1"/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Arial2" svg:font-family="Arial, Helvetica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l" fo:country="G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l" fo:country="G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3-14T03:06:51.208000000</meta:creation-date>
    <dc:date>2023-03-14T03:26:03.169000000</dc:date>
    <meta:editing-duration>PT18M4S</meta:editing-duration>
    <meta:editing-cycles>2</meta:editing-cycles>
    <meta:generator>LibreOffice/7.5.1.2$Windows_X86_64 LibreOffice_project/fcbaee479e84c6cd81291587d2ee68cba099e129</meta:generator>
    <meta:document-statistic meta:table-count="0" meta:image-count="0" meta:object-count="0" meta:page-count="3" meta:paragraph-count="89" meta:word-count="889" meta:character-count="6689" meta:non-whitespace-character-count="5774"/>
  </office:meta>
</office:document-meta>
</file>